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Liberation Sans" svg:font-family="'Liberation Sans'" style:font-family-generic="swiss" style:font-pitch="variable"/>
    <style:font-face style:name="Liberation Sans1" svg:font-family="'Liberation Sans'" style:font-adornments="Regular" style:font-family-generic="swiss" style:font-pitch="variable"/>
    <style:font-face style:name="Liberation Serif" svg:font-family="'Liberation Serif'" style:font-family-generic="roman" style:font-pitch="variable"/>
    <style:font-face style:name="Liberation Serif1" svg:font-family="'Liberation Serif'" style:font-adornments="Regular"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Title" style:master-page-name="First_20_Page">
      <style:paragraph-properties style:page-number="auto"/>
    </style:style>
    <style:style style:name="P2" style:family="paragraph" style:parent-style-name="Text_20_body">
      <style:text-properties officeooo:rsid="00058a77" officeooo:paragraph-rsid="00058a77"/>
    </style:style>
    <style:style style:name="P3" style:family="paragraph" style:parent-style-name="Contents_20_1">
      <style:paragraph-properties>
        <style:tab-stops>
          <style:tab-stop style:position="3.9992in" style:type="right" style:leader-style="dotted" style:leader-text="."/>
        </style:tab-stops>
      </style:paragraph-properties>
    </style:style>
    <style:style style:name="P4" style:family="paragraph" style:parent-style-name="Comment">
      <style:text-properties officeooo:rsid="0005a014" officeooo:paragraph-rsid="0005a014"/>
    </style:style>
    <style:style style:name="P5" style:family="paragraph" style:parent-style-name="Comment" style:master-page-name="Standard">
      <style:paragraph-properties style:page-number="0"/>
      <style:text-properties officeooo:rsid="00060d4d" officeooo:paragraph-rsid="00060d4d"/>
    </style:style>
    <style:style style:name="P6" style:family="paragraph" style:parent-style-name="Front_20_Heading_20_1">
      <style:text-properties officeooo:rsid="00058a77" officeooo:paragraph-rsid="00058a77"/>
    </style:style>
    <style:style style:name="P7" style:family="paragraph" style:parent-style-name="Text_20_body">
      <style:text-properties officeooo:rsid="00058a77" officeooo:paragraph-rsid="000fe400"/>
    </style:style>
    <style:style style:name="P8" style:family="paragraph" style:parent-style-name="Comment">
      <style:text-properties officeooo:paragraph-rsid="00103e83"/>
    </style:style>
    <style:style style:name="P9" style:family="paragraph" style:parent-style-name="Comment" style:master-page-name="Standard">
      <style:paragraph-properties style:page-number="0"/>
      <style:text-properties officeooo:rsid="00060d4d" officeooo:paragraph-rsid="00103e83"/>
    </style:style>
    <style:style style:name="P10" style:family="paragraph" style:parent-style-name="Heading_20_1">
      <style:text-properties officeooo:rsid="00058a77" officeooo:paragraph-rsid="00058a77"/>
    </style:style>
    <style:style style:name="P11" style:family="paragraph" style:parent-style-name="First_20_line_20_indent">
      <style:text-properties officeooo:paragraph-rsid="00058a77"/>
    </style:style>
    <style:style style:name="T1" style:family="text">
      <style:text-properties officeooo:rsid="00075145"/>
    </style:style>
    <style:style style:name="T2" style:family="text">
      <style:text-properties officeooo:rsid="00103e83"/>
    </style:style>
    <style:style style:name="T3" style:family="text">
      <style:text-properties officeooo:rsid="00058a77"/>
    </style:style>
    <style:style style:name="Sect1" style:family="section">
      <style:section-properties style:editable="false">
        <style:columns fo:column-count="1" fo:column-gap="0in"/>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title>Book Title</text:title></text:p>
      <text:p text:style-name="Subtitle">Subtitle</text:p>
      <text:p text:style-name="P2">Copyright</text:p>
      <text:table-of-content text:style-name="Sect1" text:protected="true" text:name="Table of Contents1">
        <text:table-of-content-source text:outline-level="1" text:use-outline-level="false" text:use-index-marks="false" text:use-index-source-styles="true">
          <text:index-title-template text:style-name="Contents_20_Heading">Table of Content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index-source-styles text:outline-level="1">
            <text:index-source-style text:style-name="Front_20_Heading_20_1"/>
            <text:index-source-style text:style-name="Heading_20_1"/>
          </text:index-source-styles>
        </text:table-of-content-source>
        <text:index-body>
          <text:index-title text:style-name="Sect1" text:name="Table of Contents1_Head" text:protected="true">
            <text:p text:style-name="Contents_20_Heading">Table of Contents</text:p>
          </text:index-title>
          <text:p text:style-name="P3"><text:a xlink:type="simple" xlink:href="#__RefHeading___Toc7_3811936890" office:name="Preface" text:style-name="Index_20_Link" text:visited-style-name="Index_20_Link">Preface<text:tab/>i</text:a></text:p>
          <text:p text:style-name="P3"><text:a xlink:type="simple" xlink:href="#__RefHeading___Toc9_3811936890" office:name="Foreword" text:style-name="Index_20_Link" text:visited-style-name="Index_20_Link">Foreword<text:tab/>iii</text:a></text:p>
          <text:p text:style-name="P3"><text:a xlink:type="simple" xlink:href="#__RefHeading___Toc13_3811936890" office:name="Chapter 1" text:style-name="Index_20_Link" text:visited-style-name="Index_20_Link">Chapter 1<text:tab/>1</text:a></text:p>
          <text:p text:style-name="P3"><text:a xlink:type="simple" xlink:href="#__RefHeading___Toc11_3811936890" office:name="Chapter 2" text:style-name="Index_20_Link" text:visited-style-name="Index_20_Link">Chapter 2<text:tab/>3</text:a></text:p>
        </text:index-body>
      </text:table-of-content>
      <text:p text:style-name="P4">Insert a manual page break here, set page number to 0</text:p>
      <text:p text:style-name="P5">This page <text:span text:style-name="T1">uses</text:span> Default Page Style, and is left blank</text:p>
      <text:h text:style-name="P6" text:outline-level="1"><text:bookmark-start text:name="__RefHeading___Toc7_3811936890"/>Preface<text:bookmark-end text:name="__RefHeading___Toc7_3811936890"/></text:h>
      <text:p text:style-name="P7">Lorem ipsum dolor sit amet, consectetur adipiscing elit. Nunc ex lectus, varius sit amet malesuada pulvinar, scelerisque porta risus. Pellentesque ultricies turpis purus, sit amet aliquet diam feugiat sed. Vestibulum imperdiet sodales lorem volutpat iaculis. Cras magna nisi, viverra ut convallis quis, sollicitudin condimentum nulla. Maecenas vel porttitor justo. Vivamus fringilla sagittis risus sit amet molestie. Maecenas molestie tortor est, et luctus velit sagittis eu. Sed ac mi id felis maximus elementum sed gravida lectus.</text:p>
      <text:p text:style-name="First_20_line_20_indent">Curabitur augue orci, tempor in leo in, bibendum vehicula diam. Sed at mi hendrerit metus tincidunt pellentesque. Maecenas ac finibus velit, sed posuere nibh. Pellentesque habitant morbi tristique senectus et netus et malesuada fames ac turpis egestas. Duis vulputate est aliquet, dapibus ligula in, viverra dolor. Orci varius natoque penatibus et magnis dis parturient montes, nascetur ridiculus mus. Quisque facilisis, tellus at lacinia malesuada, ex quam elementum ante, id luctus dolor massa ac risus.</text:p>
      <text:p text:style-name="First_20_line_20_indent">Integer quam nisl, placerat eu odio a, malesuada consequat dolor. Suspendisse vitae semper sem, at interdum orci. Praesent semper rutrum metus ut porttitor. Fusce in orci scelerisque, iaculis libero eget, mollis nisi. Sed vel felis sit amet dui consectetur rutrum. Mauris scelerisque ligula ac vulputate dictum. Nam <text:soft-page-break/>id molestie dui. Phasellus lacinia sodales eros consequat cursus. Nulla nec mauris pretium, pulvinar augue nec, scelerisque quam.</text:p>
      <text:h text:style-name="Front_20_Heading_20_1" text:outline-level="1"><text:bookmark-start text:name="__RefHeading___Toc9_3811936890"/>Foreword<text:bookmark-end text:name="__RefHeading___Toc9_3811936890"/></text:h>
      <text:p text:style-name="P7">Lorem ipsum dolor sit amet, consectetur adipiscing elit. Nunc ex lectus, varius sit amet malesuada pulvinar, scelerisque porta risus. Pellentesque ultricies turpis purus, sit amet aliquet diam feugiat sed. Vestibulum imperdiet sodales lorem volutpat iaculis. Cras magna nisi, viverra ut convallis quis, sollicitudin condimentum nulla. Maecenas vel porttitor justo. Vivamus fringilla sagittis risus sit amet molestie.</text:p>
      <text:p text:style-name="First_20_line_20_indent">Maecenas molestie tortor est, et luctus velit sagittis eu. Sed ac mi id felis maximus elementum sed gravida lectus. Curabitur augue orci, tempor in leo in, bibendum vehicula diam. Sed at mi hendrerit metus tincidunt pellentesque. Maecenas ac finibus velit, sed posuere nibh. Pellentesque habitant morbi tristique senectus et netus et malesuada fames ac turpis egestas. Duis vulputate est aliquet, dapibus ligula in, viverra dolor. Orci varius natoque penatibus et magnis dis parturient montes, nascetur ridiculus mus. Quisque facilisis, tellus at lacinia malesuada, ex quam elementum ante, id luctus dolor massa ac risus.</text:p>
      <text:p text:style-name="P8">Insert a manual page break here, set page number to <text:span text:style-name="T2">0</text:span></text:p>
      <text:p text:style-name="P9">This page <text:span text:style-name="T1">uses</text:span> Default Page Style, and is left blank</text:p>
      <text:h text:style-name="P10" text:outline-level="1"><text:bookmark-start text:name="__RefHeading___Toc13_3811936890"/>Chapter 1<text:bookmark-end text:name="__RefHeading___Toc13_3811936890"/></text:h>
      <text:p text:style-name="P2">Lorem ipsum dolor sit amet, consectetur adipiscing elit. Nunc ex lectus, varius sit amet malesuada pulvinar, scelerisque porta risus. Pellentesque ultricies turpis purus, sit amet aliquet diam feugiat sed. Vestibulum imperdiet sodales lorem volutpat iaculis. Cras magna nisi, viverra ut convallis quis, sollicitudin condimentum nulla. Maecenas vel porttitor justo. Vivamus fringilla sagittis risus sit amet molestie. Maecenas molestie tortor est, et luctus velit sagittis eu. Sed ac mi id felis maximus elementum sed gravida lectus. Curabitur augue orci, tempor in leo in, bibendum vehicula diam. Sed at mi hendrerit metus tincidunt pellentesque. Maecenas ac finibus velit, sed posuere nibh. Pellentesque habitant morbi tristique senectus et netus et malesuada fames ac turpis egestas. Duis vulputate est aliquet, dapibus ligula in, viverra dolor. Orci varius natoque penatibus et magnis dis parturient montes, nascetur ridiculus mus. Quisque facilisis, tellus at lacinia malesuada, ex quam elementum ante, id luctus dolor massa ac risus.</text:p>
      <text:p text:style-name="P11">Integer quam nisl, placerat eu odio a, malesuada consequat dolor. Suspendisse vitae semper sem, at interdum orci. Praesent semper rutrum metus ut porttitor. Fusce in orci scelerisque, iaculis libero eget, mollis nisi. Sed vel felis sit amet dui consectetur rutrum. Mauris scelerisque ligula ac vulputate dictum. Nam id molestie dui. Phasellus lacinia sodales eros consequat cur<text:soft-page-break/>sus. Nulla nec mauris pretium, pulvinar augue nec, scelerisque quam.</text:p>
      <text:p text:style-name="P11">Quisque suscipit libero non massa facilisis consectetur. Nam semper turpis arcu, et mattis ante commodo eu. Sed sit amet ullamcorper felis. Morbi vulputate turpis vitae mi fermentum congue eget eu mauris. Vivamus dictum, felis in lacinia lacinia, arcu arcu aliquet turpis, non bibendum elit lectus id tellus. Maecenas interdum viverra purus sit amet ornare. Suspendisse sollicitudin scelerisque ligula, nec efficitur sem tristique a. Donec accumsan efficitur justo eu blandit.</text:p>
      <text:p text:style-name="P11">Curabitur id erat eu velit ullamcorper malesuada vel rhoncus turpis. Nunc venenatis lorem felis, sit amet tincidunt lacus sagittis id. Mauris pharetra eu eros eget semper. Vestibulum aliquam tempus mauris at semper. Curabitur at felis eget libero eleifend consequat. Morbi et justo tempor, vehicula sapien quis, feugiat dui. Mauris posuere ligula non risus tincidunt maximus. Integer finibus felis vel nunc consequat laoreet. In hac habitasse platea dictumst.</text:p>
      <text:p text:style-name="P11">Nunc commodo, ipsum id gravida ullamcorper, lectus eros imperdiet velit, consequat finibus velit nibh sed orci. Aenean eu est pretium, dictum augue vitae, volutpat risus. Vivamus ornare sem sit amet pulvinar sagittis. Quisque sed risus a ante placerat pharetra. Vestibulum cursus sodales venenatis. Aliquam a congue velit. Quisque eu fermentum lorem, eu semper enim. </text:p>
      <text:h text:style-name="Heading_20_1" text:outline-level="1"><text:bookmark-start text:name="__RefHeading___Toc11_3811936890"/>Chapter <text:span text:style-name="T3">2</text:span><text:bookmark-end text:name="__RefHeading___Toc11_3811936890"/></text:h>
      <text:p text:style-name="P2">Lorem ipsum dolor sit amet, consectetur adipiscing elit. Nunc ex lectus, varius sit amet malesuada pulvinar, scelerisque porta risus. Pellentesque ultricies turpis purus, sit amet aliquet diam feugiat sed. Vestibulum imperdiet sodales lorem volutpat iaculis. Cras magna nisi, viverra ut convallis quis, sollicitudin condimentum nulla. Maecenas vel porttitor justo. Vivamus fringilla sagittis risus sit amet molestie. Maecenas molestie tortor est, et luctus velit sagittis eu. Sed ac mi id felis maximus elementum sed gravida lectus. Curabitur augue orci, tempor in leo in, bibendum vehicula diam. Sed at mi hendrerit metus tincidunt pellentesque. Maecenas ac finibus velit, sed posuere nibh. Pellentesque habitant morbi tristique senectus et netus et malesuada fames ac turpis egestas. Duis vulputate est aliquet, dapibus ligula in, viverra dolor. Orci varius natoque penatibus et magnis dis parturient montes, nascetur ridiculus mus. Quisque facilisis, tellus at lacinia malesuada, ex quam elementum ante, id luctus dolor massa ac risus.</text:p>
      <text:p text:style-name="P11">Integer quam nisl, placerat eu odio a, malesuada consequat dolor. Suspendisse vitae semper sem, at interdum orci. Praesent semper rutrum metus ut porttitor. Fusce in orci scelerisque, iaculis libero eget, mollis nisi. Sed vel felis sit amet dui consectetur rutrum. Mauris scelerisque ligula ac vulputate dictum. Nam id molestie dui. Phasellus lacinia sodales eros consequat cur<text:soft-page-break/>sus. Nulla nec mauris pretium, pulvinar augue nec, scelerisque quam.</text:p>
      <text:p text:style-name="P11">Quisque suscipit libero non massa facilisis consectetur. Nam semper turpis arcu, et mattis ante commodo eu. Sed sit amet ullamcorper felis. Morbi vulputate turpis vitae mi fermentum congue eget eu mauris. Vivamus dictum, felis in lacinia lacinia, arcu arcu aliquet turpis, non bibendum elit lectus id tellus. Maecenas interdum viverra purus sit amet ornare. Suspendisse sollicitudin scelerisque ligula, nec efficitur sem tristique a. Donec accumsan efficitur justo eu blandit.</text:p>
      <text:p text:style-name="P11">Curabitur id erat eu velit ullamcorper malesuada vel rhoncus turpis. Nunc venenatis lorem felis, sit amet tincidunt lacus sagittis id. Mauris pharetra eu eros eget semper. Vestibulum aliquam tempus mauris at semper. Curabitur at felis eget libero eleifend consequat. Morbi et justo tempor, vehicula sapien quis, feugiat dui. Mauris posuere ligula non risus tincidunt maximus. Integer finibus felis vel nunc consequat laoreet. In hac habitasse platea dictumst.</text:p>
      <text:p text:style-name="P11">Nunc commodo, ipsum id gravida ullamcorper, lectus eros imperdiet velit, consequat finibus velit nibh sed orci. Aenean eu est pretium, dictum augue vitae, volutpat risus. Vivamus ornare sem sit amet pulvinar sagittis. Quisque sed risus a ante placerat pharetra. Vestibulum cursus sodales venenatis. Aliquam a congue velit. Quisque eu fermentum lorem, eu semper enim.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Liberation Sans" svg:font-family="'Liberation Sans'" style:font-family-generic="swiss" style:font-pitch="variable"/>
    <style:font-face style:name="Liberation Sans1" svg:font-family="'Liberation Sans'" style:font-adornments="Regular" style:font-family-generic="swiss" style:font-pitch="variable"/>
    <style:font-face style:name="Liberation Serif" svg:font-family="'Liberation Serif'" style:font-family-generic="roman" style:font-pitch="variable"/>
    <style:font-face style:name="Liberation Serif1" svg:font-family="'Liberation Serif'" style:font-adornments="Regular"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font-independent-line-spacing="false">
        <style:tab-stops/>
      </style:paragraph-properties>
      <style:text-properties style:use-window-font-color="true" loext:opacity="0%" style:font-name="Liberation Serif" fo:font-size="12pt" fo:language="en" fo:country="US" style:letter-kerning="true" style:font-name-asian="Noto Serif CJK SC" style:font-size-asian="10.5pt" style:language-asian="zh" style:country-asian="CN" style:font-name-complex="Noto Sans Devanagari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oto Serif CJK SC" style:font-size-asian="10.5pt" style:language-asian="zh" style:country-asian="CN" style:font-name-complex="Noto Sans Devanagari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style:font-name="Liberation Serif1" fo:font-family="'Liberation Serif'" style:font-style-name="Regular" style:font-family-generic="roman" style:font-pitch="variable"/>
    </style:style>
    <style:style style:name="Heading" style:family="paragraph" style:parent-style-name="Standard" style:next-style-name="Text_20_body" style:class="chapter" style:master-page-name="Standard">
      <style:paragraph-properties fo:margin-top="1in" fo:margin-bottom="0.5in" style:contextual-spacing="false" style:page-number="auto"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in" fo:margin-bottom="0.0972in" style:contextual-spacing="false" fo:line-height="115%" fo:text-align="justify" style:justify-single-word="false" fo:hyphenation-ladder-count="2" fo:hyphenation-keep="auto" loext:hyphenation-keep-type="column" loext:hyphenation-keep-line="true" style:page-number="auto"/>
      <style:text-properties fo:hyphenate="true" fo:hyphenation-remain-char-count="2" fo:hyphenation-push-char-count="2" loext:hyphenation-no-caps="false" loext:hyphenation-no-last-word="false" loext:hyphenation-word-char-count="5" loext:hyphenation-zone="no-limit" loext:hyphenation-compound-remain-char-count="2"/>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style:style style:name="Front_20_Heading_20_1" style:display-name="Front Heading 1" style:family="paragraph" style:parent-style-name="Heading_20_1" style:next-style-name="Text_20_body" style:default-outline-level="" style:list-style-name="" style:master-page-name="Front_20_Right">
      <style:paragraph-properties style:page-number="auto" fo:break-before="auto" fo:break-after="auto"/>
    </style:style>
    <style:style style:name="Heading_20_1" style:display-name="Heading 1" style:family="paragraph" style:parent-style-name="Heading" style:next-style-name="Text_20_body" style:default-outline-level="1" style:class="chapter" style:master-page-name="Right_20_Page">
      <style:paragraph-properties fo:text-align="center" style:justify-single-word="false" style:page-number="auto" fo:break-before="auto" fo:break-after="auto"/>
    </style:style>
    <style:style style:name="Title" style:family="paragraph" style:parent-style-name="Heading" style:next-style-name="Text_20_body" style:class="chapter">
      <style:paragraph-properties fo:text-align="center" style:justify-single-word="false"/>
    </style:style>
    <style:style style:name="Subtitle" style:family="paragraph" style:parent-style-name="Heading" style:next-style-name="Text_20_body" style:class="chapter" style:master-page-name="">
      <style:paragraph-properties fo:margin-top="0.0417in" fo:margin-bottom="0.0835in" style:contextual-spacing="false" fo:text-align="center" style:justify-single-word="false" style:page-number="auto" fo:break-after="page"/>
      <style:text-properties fo:font-size="11pt"/>
    </style:style>
    <style:style style:name="First_20_line_20_indent" style:display-name="First line indent" style:family="paragraph" style:parent-style-name="Text_20_body" style:class="text">
      <style:paragraph-properties fo:margin-left="0in" fo:text-indent="0.1965in" style:auto-text-indent="false"/>
    </style:style>
    <style:style style:name="Header_20_and_20_Footer" style:display-name="Header and Footer" style:family="paragraph" style:parent-style-name="Standard" style:class="extra">
      <style:paragraph-properties text:number-lines="false" text:line-number="0">
        <style:tab-stops>
          <style:tab-stop style:position="2in" style:type="center"/>
          <style:tab-stop style:position="4in" style:type="right"/>
        </style:tab-stops>
      </style:paragraph-properties>
    </style:style>
    <style:style style:name="Footer" style:family="paragraph" style:parent-style-name="Header_20_and_20_Footer" style:class="extra">
      <style:paragraph-properties fo:text-align="center" style:justify-single-word="false" fo:padding="0.0201in" fo:border-left="none" fo:border-right="none" fo:border-top="0.06pt solid #000000" fo:border-bottom="none" text:number-lines="false" text:line-number="0">
        <style:tab-stops>
          <style:tab-stop style:position="2in" style:type="center"/>
          <style:tab-stop style:position="4in" style:type="right"/>
        </style:tab-stops>
      </style:paragraph-properties>
    </style:style>
    <style:style style:name="Index_20_Heading" style:display-name="Index Heading" style:family="paragraph" style:parent-style-name="Heading" style:class="index" style:master-page-name="Standard">
      <style:paragraph-properties style:page-number="auto" text:number-lines="false" text:line-number="0"/>
    </style:style>
    <style:style style:name="Contents_20_Heading" style:display-name="Contents Heading" style:family="paragraph" style:parent-style-name="Index_20_Heading" style:class="index" style:master-page-name="Standard">
      <style:paragraph-properties style:page-number="auto" fo:break-before="page" text:number-lines="false" text:line-number="0"/>
    </style:style>
    <style:style style:name="Contents_20_1" style:display-name="Contents 1" style:family="paragraph" style:parent-style-name="Index" style:class="index">
      <style:paragraph-properties fo:margin-left="0in" fo:text-indent="0in" style:auto-text-indent="false">
        <style:tab-stops>
          <style:tab-stop style:position="4in" style:type="right" style:leader-style="dotted" style:leader-text="."/>
        </style:tab-stops>
      </style:paragraph-properties>
    </style:style>
    <style:style style:name="Comment" style:family="paragraph" style:parent-style-name="Standard" style:class="extra" style:master-page-name="">
      <style:paragraph-properties fo:margin-left="0.0398in" fo:margin-right="0.0398in" fo:margin-top="0.039in" fo:margin-bottom="0in" style:contextual-spacing="false" fo:line-height="100%" fo:text-indent="0in" style:auto-text-indent="false" style:page-number="auto"/>
      <style:text-properties fo:color="#dc143c" loext:opacity="100%" style:font-name="Liberation Sans1" fo:font-family="'Liberation Sans'" style:font-style-name="Regular" style:font-family-generic="swiss" style:font-pitch="variable" fo:font-size="10pt" style:font-size-asian="10pt" style:font-size-complex="10pt"/>
    </style:style>
    <style:style style:name="Header" style:family="paragraph" style:parent-style-name="Header_20_and_20_Footer" style:class="extra">
      <style:paragraph-properties fo:text-align="center" style:justify-single-word="false" fo:padding="0.0201in" fo:border-left="none" fo:border-right="none" fo:border-top="none" fo:border-bottom="0.06pt solid #000000" text:number-lines="false" text:line-number="0">
        <style:tab-stops>
          <style:tab-stop style:position="2in" style:type="center"/>
          <style:tab-stop style:position="4in" style:type="right"/>
        </style:tab-stops>
      </style:paragraph-properties>
    </style:style>
    <style:style style:name="Internet_20_link" style:display-name="Internet link" style:family="text">
      <style:text-properties fo:color="#000080" loext:opacity="100%" style:text-underline-style="solid" style:text-underline-width="auto" style:text-underline-color="font-color"/>
    </style:style>
    <style:style style:name="Index_20_Link" style:display-name="Index Link" style:family="text"/>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6in" fo:page-height="9in" style:num-format="1" style:print-orientation="portrait" fo:margin-top="1in" fo:margin-bottom="1in" fo:margin-left="1in" fo:margin-right="1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6in" fo:page-height="9in" style:num-format="1" style:print-orientation="portrait" fo:margin-top="3in" fo:margin-bottom="1in" fo:margin-left="1in" fo:margin-right="1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usage="left">
      <style:page-layout-properties fo:page-width="6in" fo:page-height="9in" style:num-format="1" style:print-orientation="portrait" fo:margin-top="0.5in" fo:margin-bottom="0.5in" fo:margin-left="0.75in" fo:margin-right="1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in" fo:margin-left="0in" fo:margin-right="0in" fo:margin-bottom="0.1965in" fo:background-color="transparent" draw:fill="none" draw:fill-color="#729fcf"/>
      </style:header-style>
      <style:footer-style>
        <style:header-footer-properties fo:min-height="0in" fo:margin-left="0in" fo:margin-right="0in" fo:margin-top="0.1965in" fo:background-color="transparent" draw:fill="none" draw:fill-color="#729fcf"/>
      </style:footer-style>
    </style:page-layout>
    <style:page-layout style:name="Mpm4" style:page-usage="right">
      <style:page-layout-properties fo:page-width="6in" fo:page-height="9in" style:num-format="1" style:print-orientation="portrait" fo:margin-top="0.5in" fo:margin-bottom="0.5in" fo:margin-left="1in" fo:margin-right="0.75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in" fo:margin-left="0in" fo:margin-right="0in" fo:margin-bottom="0.1965in" fo:background-color="transparent" draw:fill="none" draw:fill-color="#729fcf"/>
      </style:header-style>
      <style:footer-style>
        <style:header-footer-properties fo:min-height="0in" fo:margin-left="0in" fo:margin-right="0in" fo:margin-top="0.1965in" fo:background-color="transparent" draw:fill="none" draw:fill-color="#729fcf"/>
      </style:footer-style>
    </style:page-layout>
    <style:page-layout style:name="Mpm5">
      <style:page-layout-properties fo:page-width="9.0161in" fo:page-height="4.4882in" style:num-format="1" style:print-orientation="landscape" fo:margin-top="0in" fo:margin-bottom="0in" fo:margin-left="0in" fo:margin-right="0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6">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7">
      <style:page-layout-properties fo:page-width="8.5in" fo:page-height="11in" style:num-format="1" style:print-orientation="portrait" fo:margin-top="0.3937in" fo:margin-bottom="0.3937in" fo:margin-left="0.7874in" fo:margin-right="0.3937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8">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line-style="solid" style:adjustment="left" style:rel-width="25%" style:color="#000000"/>
      </style:page-layout-properties>
      <style:header-style/>
      <style:footer-style/>
    </style:page-layout>
    <style:page-layout style:name="Mpm9">
      <style:page-layout-properties fo:page-width="11in" fo:page-height="8.5in" style:num-format="1" style:print-orientation="landscape"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10" style:page-usage="left">
      <style:page-layout-properties fo:page-width="6in" fo:page-height="9in" style:num-format="i" style:print-orientation="portrait" fo:margin-top="0.5in" fo:margin-bottom="0.5in" fo:margin-left="0.75in" fo:margin-right="1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in" fo:margin-left="0in" fo:margin-right="0in" fo:margin-bottom="0.1965in" fo:background-color="transparent" draw:fill="none" draw:fill-color="#729fcf"/>
      </style:header-style>
      <style:footer-style>
        <style:header-footer-properties fo:min-height="0in" fo:margin-left="0in" fo:margin-right="0in" fo:margin-top="0.1965in" fo:background-color="transparent" draw:fill="none" draw:fill-color="#729fcf"/>
      </style:footer-style>
    </style:page-layout>
    <style:page-layout style:name="Mpm11" style:page-usage="right">
      <style:page-layout-properties fo:page-width="6in" fo:page-height="9in" style:num-format="i" style:print-orientation="portrait" fo:margin-top="0.5in" fo:margin-bottom="0.5in" fo:margin-left="1in" fo:margin-right="0.75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in" fo:margin-left="0in" fo:margin-right="0in" fo:margin-bottom="0.1965in" fo:background-color="transparent" draw:fill="none" draw:fill-color="#729fcf"/>
      </style:header-style>
      <style:footer-style>
        <style:header-footer-properties fo:min-height="0in" fo:margin-left="0in" fo:margin-right="0in" fo:margin-top="0.1965in" fo:background-color="transparent"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First_20_Page" style:display-name="First Page" style:page-layout-name="Mpm2" draw:style-name="Mdp1" style:next-style-name="Standard"/>
    <style:master-page style:name="Left_20_Page" style:display-name="Left Page" style:page-layout-name="Mpm3" draw:style-name="Mdp1" style:next-style-name="Right_20_Page">
      <style:header>
        <text:p text:style-name="Header"><text:title>Book Title</text:title></text:p>
      </style:header>
      <style:footer>
        <text:p text:style-name="Footer"><text:page-number text:select-page="current">4</text:page-number></text:p>
      </style:footer>
    </style:master-page>
    <style:master-page style:name="Right_20_Page" style:display-name="Right Page" style:page-layout-name="Mpm4" draw:style-name="Mdp1" style:next-style-name="Left_20_Page">
      <style:header>
        <text:p text:style-name="Header"><text:chapter text:display="name" text:outline-level="1">Chapter 2</text:chapter></text:p>
      </style:header>
      <style:footer>
        <text:p text:style-name="Footer"><text:page-number text:select-page="current">3</text:page-number></text:p>
      </style:footer>
    </style:master-page>
    <style:master-page style:name="Envelope" style:page-layout-name="Mpm5" draw:style-name="Mdp1"/>
    <style:master-page style:name="Index" style:page-layout-name="Mpm6" draw:style-name="Mdp1"/>
    <style:master-page style:name="HTML" style:page-layout-name="Mpm7" draw:style-name="Mdp1"/>
    <style:master-page style:name="Footnote" style:page-layout-name="Mpm8" draw:style-name="Mdp1"/>
    <style:master-page style:name="Endnote" style:page-layout-name="Mpm8" draw:style-name="Mdp1"/>
    <style:master-page style:name="Landscape" style:page-layout-name="Mpm9" draw:style-name="Mdp1"/>
    <style:master-page style:name="Front_20_Left" style:display-name="Front Left" style:page-layout-name="Mpm10" draw:style-name="Mdp1" style:next-style-name="Front_20_Right">
      <style:header>
        <text:p text:style-name="Header"><text:title>Book Title</text:title></text:p>
      </style:header>
      <style:footer>
        <text:p text:style-name="Footer"><text:page-number text:select-page="current">ii</text:page-number></text:p>
      </style:footer>
    </style:master-page>
    <style:master-page style:name="Front_20_Right" style:display-name="Front Right" style:page-layout-name="Mpm11" draw:style-name="Mdp1" style:next-style-name="Front_20_Left">
      <style:header>
        <text:p text:style-name="Header"><text:chapter text:display="name" text:outline-level="1">Foreword</text:chapter></text:p>
      </style:header>
      <style:footer>
        <text:p text:style-name="Footer"><text:page-number text:select-page="current">iii</text:page-number></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initial-creator>Jim Hall</meta:initial-creator>
    <meta:creation-date>2026-06-27T12:34:20.580677657</meta:creation-date>
    <meta:editing-cycles>18</meta:editing-cycles>
    <meta:editing-duration>PT32M17S</meta:editing-duration>
    <dc:title>Book Title</dc:title>
    <dc:date>2026-06-27T16:05:16.700255596</dc:date>
    <dc:creator>Jim Hall</dc:creator>
    <meta:generator>LibreOffice/26.2.4.2$Linux_X86_64 LibreOffice_project/620$Build-2</meta:generator>
    <meta:print-date>2026-06-27T13:13:00.969852565</meta:print-date>
    <meta:printed-by>PDF files: Jim Hall</meta:printed-by>
    <meta:document-statistic meta:table-count="0" meta:image-count="0" meta:object-count="0" meta:page-count="12" meta:paragraph-count="39" meta:word-count="1247" meta:character-count="8463" meta:non-whitespace-character-count="7253"/>
  </office:meta>
</office:document-meta>
</file>